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</office:font-face-decls>
  <office:automatic-styles>
    <style:style style:name="P1" style:family="paragraph" style:parent-style-name="Standard" style:master-page-name="MP0">
      <style:paragraph-properties style:page-number="auto" fo:break-before="page"/>
    </style:style>
    <style:style style:name="P2" style:family="paragraph" style:parent-style-name="Standard">
      <style:text-properties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text-properties officeooo:paragraph-rsid="0017e16d"/>
    </style:style>
    <style:style style:name="P4" style:family="paragraph" style:parent-style-name="Standard">
      <style:text-properties fo:font-weight="bold" style:font-weight-asian="bold" style:font-weight-complex="bold"/>
    </style:style>
    <style:style style:name="P5" style:family="paragraph" style:parent-style-name="Standard" style:list-style-name="L1"/>
    <style:style style:name="P6" style:family="paragraph" style:parent-style-name="Text_20_body" style:list-style-name="L2"/>
    <style:style style:name="P7" style:family="paragraph" style:parent-style-name="Text_20_body" style:list-style-name="L3"/>
    <style:style style:name="P8" style:family="paragraph" style:parent-style-name="Standard" style:list-style-name="L3"/>
    <style:style style:name="P9" style:family="paragraph" style:parent-style-name="Standard" style:list-style-name="L4">
      <style:paragraph-properties fo:line-height="100%"/>
    </style:style>
    <style:style style:name="P10" style:family="paragraph" style:parent-style-name="Standard">
      <style:paragraph-properties fo:margin-left="1.501cm" fo:line-height="100%" fo:text-indent="-0.25cm" style:auto-text-indent="false">
        <style:tab-stops/>
      </style:paragraph-properties>
    </style:style>
    <style:style style:name="P11" style:family="paragraph" style:parent-style-name="Standard">
      <style:paragraph-properties fo:line-height="100%"/>
    </style:style>
    <style:style style:name="P12" style:family="paragraph" style:parent-style-name="Standard">
      <style:paragraph-properties fo:line-height="100%"/>
      <style:text-properties fo:font-weight="bold" style:font-weight-asian="bold" style:font-weight-complex="bold"/>
    </style:style>
    <style:style style:name="P13" style:family="paragraph" style:parent-style-name="Standard" style:list-style-name="L5">
      <style:paragraph-properties fo:line-height="100%"/>
    </style:style>
    <style:style style:name="P14" style:family="paragraph" style:parent-style-name="Standard" style:list-style-name="L6">
      <style:paragraph-properties fo:line-height="100%"/>
    </style:style>
    <style:style style:name="P15" style:family="paragraph" style:parent-style-name="Standard" style:list-style-name="L7">
      <style:paragraph-properties fo:line-height="100%"/>
    </style:style>
    <style:style style:name="P16" style:family="paragraph" style:parent-style-name="Standard" style:list-style-name="L7">
      <style:paragraph-properties fo:line-height="100%"/>
      <style:text-properties officeooo:paragraph-rsid="0017e16d"/>
    </style:style>
    <style:style style:name="P17" style:family="paragraph" style:parent-style-name="Standard" style:list-style-name="L7">
      <style:paragraph-properties fo:line-height="100%"/>
      <style:text-properties officeooo:rsid="0017e16d" officeooo:paragraph-rsid="0017e16d"/>
    </style:style>
    <style:style style:name="P18" style:family="paragraph" style:parent-style-name="Standard" style:list-style-name="L8">
      <style:paragraph-properties fo:line-height="100%"/>
    </style:style>
    <style:style style:name="P19" style:family="paragraph" style:parent-style-name="Standard">
      <style:paragraph-properties fo:line-height="100%"/>
      <style:text-properties officeooo:paragraph-rsid="00199846"/>
    </style:style>
    <style:style style:name="P20" style:family="paragraph" style:parent-style-name="Standard">
      <style:paragraph-properties fo:line-height="100%"/>
      <style:text-properties officeooo:paragraph-rsid="001b1f95"/>
    </style:style>
    <style:style style:name="P21" style:family="paragraph" style:parent-style-name="Text_20_body">
      <style:text-properties officeooo:paragraph-rsid="00199846"/>
    </style:style>
    <style:style style:name="P22" style:family="paragraph" style:parent-style-name="Text_20_body" style:list-style-name="L9"/>
    <style:style style:name="P23" style:family="paragraph" style:parent-style-name="Standard" style:list-style-name="L10"/>
    <style:style style:name="P24" style:family="paragraph" style:parent-style-name="Standard">
      <style:paragraph-properties fo:margin-left="1.27cm">
        <style:tab-stops/>
      </style:paragraph-properties>
    </style:style>
    <style:style style:name="T1" style:family="text">
      <style:text-properties officeooo:rsid="0017e16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ize="13pt" fo:font-weight="bold" style:font-size-asian="13pt" style:font-weight-asian="bold" style:font-size-complex="13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99846" style:font-weight-asian="bold" style:font-weight-complex="bold"/>
    </style:style>
    <style:style style:name="T6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7" style:family="text">
      <style:text-properties style:text-underline-style="solid" style:text-underline-width="auto" style:text-underline-color="font-color" fo:font-weight="bold" officeooo:rsid="001b1f95" style:text-underline-mode="continuous" style:text-overline-mode="continuous" style:text-line-through-mode="continuous" style:font-weight-asian="bold" style:font-weight-complex="bold"/>
    </style:style>
    <style:style style:name="T8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9" style:family="text">
      <style:text-properties officeooo:rsid="001b1f95"/>
    </style:style>
    <text:list-style style:name="L1">
      <text:list-level-style-bullet text:level="1" text:style-name="WW_5f_CharLFO2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2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2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2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2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2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2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2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2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3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4LVL1" loext:num-list-format="%1%" text:bullet-char="•">
        <style:list-level-properties text:list-level-position-and-space-mode="label-alignment">
          <style:list-level-label-alignment text:label-followed-by="listtab" fo:text-indent="-0.499cm" fo:margin-left="1.27cm"/>
        </style:list-level-properties>
        <style:text-properties style:font-name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5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5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5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5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5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5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5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5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5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WW_5f_CharLFO6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6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6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6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6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6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6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6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6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7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7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7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7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7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7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7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7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7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WW_5f_CharLFO8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8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8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8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8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8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8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8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8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bullet text:level="1" text:style-name="WW_5f_CharLFO9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9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9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9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9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9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9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9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9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1.25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499cm" fo:margin-left="2.50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499cm" fo:margin-left="3.75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499cm" fo:margin-left="5.00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499cm" fo:margin-left="6.253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499cm" fo:margin-left="7.50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499cm" fo:margin-left="8.754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499cm" fo:margin-left="10.00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499cm" fo:margin-left="11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bullet text:level="1" text:style-name="WW_5f_CharLFO14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4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4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4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4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4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4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4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4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AVIDLA HRY ČLOVĚČE, NEZLOB SE</text:p>
      <text:p text:style-name="Standard"/>
      <text:p text:style-name="Standard"/>
      <text:p text:style-name="Standard">Společenská hra pro 2–4 hráče od 4 let</text:p>
      <text:p text:style-name="Standard"/>
      <text:p text:style-name="Standard">Hra obsahuje:</text:p>
      <text:p text:style-name="Standard"><text:span text:style-name="T1">textilní </text:span>herní plán <text:span text:style-name="T1">s výšivkami</text:span></text:p>
      <text:p text:style-name="Standard">16 figurek ve 4 barvách</text:p>
      <text:p text:style-name="Standard">hrací kostka s body</text:p>
      <text:p text:style-name="Standard">4 žetony se symbolem kruhu</text:p>
      <text:p text:style-name="Standard">4 žetony se symbolem čtverce</text:p>
      <text:p text:style-name="Standard"/>
      <text:p text:style-name="Standard"/>
      <text:p text:style-name="P2">Cíl hry:</text:p>
      <text:p text:style-name="Standard">Úkolem hráčů je přesunout všechny své figurky z výchozí pozice na stejnobarevná pole ve středu herního plánu (do domečku). Hráč, který jako první umístí všechny své figurky do domečku, vyhrává.</text:p>
      <text:p text:style-name="Standard"/>
      <text:p text:style-name="Standard"/>
      <text:p text:style-name="Standard">Tato pravidla hry <text:span text:style-name="Standardní_20_písmo_20_odstavce"><text:span text:style-name="T2">Člověče, nezlob se</text:span></text:span> vám nabídnou nejen tradiční způsob hraní, ale i bonusová pravidla, která hru obohacují o novou zábavu a dynamiku. Je jen na vás, zda se rozhodnete hrát podle základních pravidel, nebo přidáte i ty bonusové.</text:p>
      <text:p text:style-name="Standard"/>
      <text:p text:style-name="Standard"/>
      <text:p text:style-name="P3"><text:span text:style-name="T3">Příprava hry:</text:span></text:p>
      <text:p text:style-name="P3">Každý hráč si vezme 4 figurky jedné barvy a umístí je do zásobníku odpovídající barvy v rohu herního plánu.Každá figurka začíná na startovním poli odpovídajícím její barvě a musí projít celým herním okruhem, než se dostane do cíle.Na cílová pole mohou vstoupit pouze figurky odpovídající barvy.</text:p>
      <text:p text:style-name="Standard"><text:span text:style-name="T3"/></text:p>
      <text:p text:style-name="Standard"><text:soft-page-break/><text:span text:style-name="T3">Průběh hry:</text:span></text:p>
      <text:p text:style-name="Standard"/>
      <text:p text:style-name="P4">Hod kostkou na začátku hry</text:p>
      <text:list text:style-name="L1">
        <text:list-item>
          <text:p text:style-name="P5">Hru zahajuje nejmladší hráč, poté se hráči střídají po směru hodinových ručiček.</text:p>
          <text:p text:style-name="P5"/>
        </text:list-item>
        <text:list-item>
          <text:p text:style-name="P5">Na začátku hry, pokud hráč ještě nemá žádnou figurku na herním okruhu, hází kostkou třikrát</text:p>
          <text:p text:style-name="P5"/>
        </text:list-item>
        <text:list-item>
          <text:p text:style-name="P5">Když mu během těchto tří hodů padne 6, umístí hráč svoji figurku na start a hází znovu.Figurku poté posune o tolik polí, kolik mu padlo na kostce.Pokud opět hodí 6, řídí se pravidlem pro hod 6 (viz Když padne na kostce 6).</text:p>
          <text:p text:style-name="P5"/>
        </text:list-item>
        <text:list-item>
          <text:p text:style-name="P5">Jestliže během těchto tří hodů nepadne 6, předá kostku dalšímu hráči.</text:p>
        </text:list-item>
      </text:list>
      <text:p text:style-name="Standard"/>
      <text:p text:style-name="P4">Hod kostkou v průběhu hry</text:p>
      <text:list text:style-name="L2">
        <text:list-item>
          <text:p text:style-name="P6">Pokud má hráč na herním okruhu alespoň jednu figurku, hází kostkou pouze jednou. Poté si vybere jednu ze svých figurek a posune ji o tolik polí, kolik bodů padlo na kostce.</text:p>
        </text:list-item>
      </text:list>
      <text:list text:style-name="L3">
        <text:list-item>
          <text:p text:style-name="P7">Padne-li šestka, postupuje podle pravidla uvedeného níže.</text:p>
        </text:list-item>
        <text:list-item>
          <text:p text:style-name="P8">Pokud hráč přišel o všechny své figurky (např. byly vyřazeny ostatními hráči) nebo pokud má některé figurky již v domečku, ale žádnou na herním okruhu, může v jednom tahu házet třikrát – stejně jako na začátku hry, dokud nenasadí svoji figurku zpět do hry.</text:p>
        </text:list-item>
      </text:list>
      <text:p text:style-name="Standard"/>
      <text:p text:style-name="Standard"/>
      <text:p text:style-name="P4"><text:soft-page-break/>Když padne na kostce 6:</text:p>
      <text:list text:style-name="L4">
        <text:list-item>
          <text:p text:style-name="P9">Pokud hráč hodí 6, hází znovu.Může se rozhodnout, zda:</text:p>
          <text:p text:style-name="P9"/>
        </text:list-item>
      </text:list>
      <text:p text:style-name="P10">- postaví novou figurku na startovní pole, hodí znovu a posune figurku vpřed;</text:p>
      <text:p text:style-name="P10"/>
      <text:p text:style-name="P10">- nebo posune figurku, která již je ve hře o 6 polí vpřed a hází znovu.</text:p>
      <text:p text:style-name="P10"/>
      <text:list text:continue-numbering="true" text:style-name="L4">
        <text:list-item>
          <text:p text:style-name="P9">V případě, že hodí 6 opakovaně, pokračuje v házení, dokud nehodí jiné číslo; všechny body za tento tah se sčítají a posun se provede jednou figurkou (jednotlivé hody se nerozdělují mezi více figurek)</text:p>
        </text:list-item>
      </text:list>
      <text:p text:style-name="P11"/>
      <text:p text:style-name="P12">Pohyb figurek:</text:p>
      <text:list text:style-name="L5">
        <text:list-item>
          <text:p text:style-name="P13">Jakmile hráč postaví svou figurku na startovní pole, pohybuje jí po herním plánu ve směru šipek, dokud neprojde celým okruhem až do svých cílových polí.</text:p>
          <text:p text:style-name="P13"/>
        </text:list-item>
        <text:list-item>
          <text:p text:style-name="P13">Pokud má hráč ve hře více figurek, může se rozhodnout, kterou figurkou během jednoho tahu bude táhnout.</text:p>
        </text:list-item>
      </text:list>
      <text:p text:style-name="P11"/>
      <text:p text:style-name="P12">Přeskočení nebo vyřazení soupeřovy figurky:</text:p>
      <text:list text:style-name="L6">
        <text:list-item>
          <text:p text:style-name="P14">Na jednom poli může stát pouze jedna figurka.</text:p>
          <text:p text:style-name="P14"/>
        </text:list-item>
      </text:list>
      <text:list text:style-name="L7">
        <text:list-item>
          <text:p text:style-name="P15">V případě, že hráč po hodu kostkou skončí na poli, kde stojí soupeřova figurka, soupeřova figurka se vrací zpět do zásobníku.</text:p>
          <text:p text:style-name="P15"/>
        </text:list-item>
        <text:list-item>
          <text:p text:style-name="P16">Pokud je na herním okruhu před vámi soupeřova figurka a vy se po hodu kostkou potřebujete dostat dál,</text:p>
          <text:p text:style-name="P17">než je figurka soupeře, přeskočíte ji, ale započítáte </text:p>
          <text:p text:style-name="P16"><text:soft-page-break/><text:span text:style-name="T1">do postupu i pole, na kterém soupeřova figurka stojí </text:span><text:s/>(soupeřova figurka se v tomto případě nevyřazuje ze hry a zůstává na místě).</text:p>
        </text:list-item>
      </text:list>
      <text:p text:style-name="P11"/>
      <text:p text:style-name="P12">Cíl – domeček:</text:p>
      <text:list text:style-name="L8">
        <text:list-item>
          <text:p text:style-name="P18">Cílová barevná pole může hráč obsadit svými figurkami, pokud mu padne přesný počet bodů na kostce, aby došel na některé z neobsazených cílových políček.</text:p>
          <text:p text:style-name="P18"/>
        </text:list-item>
        <text:list-item>
          <text:p text:style-name="P18">Pokud hráč nemá odpovídající hod k umístění figurky do domečku, musí hrát jinou figurkou nebo jedno kolo čekat.</text:p>
          <text:p text:style-name="P18"/>
        </text:list-item>
        <text:list-item>
          <text:p text:style-name="P18">Hráč se může pohybovat i v rámci cílových polí, ale pouze na přesný počet bodů, který padne na kostce.</text:p>
          <text:p text:style-name="P18"/>
        </text:list-item>
        <text:list-item>
          <text:p text:style-name="P18">Vyhrává hráč, který jako první umístí všechny svoje figurky do domečku. Ostatní hráči mohou pokračovat a dohrát hru.</text:p>
        </text:list-item>
      </text:list>
      <text:p text:style-name="P11"/>
      <text:p text:style-name="P11"/>
      <text:p text:style-name="P11"/>
      <text:p text:style-name="P19"><text:span text:style-name="T4">Bonusová pravidla</text:span></text:p>
      <text:p text:style-name="P19">Na herním plánu jsou pole označená symbolem <text:span text:style-name="T5">kruh</text:span><text:span text:style-name="T4"> a čtverec</text:span> (reliéfní výšivka v daném tvaru). Tomu odpovídá i počet žetonů se stejnými symboly. Tyto žetony se umístí na odpovídající pole na herním okruhu. Funkce žetonů se během hry může použít pouze jednou. V případě, že některý hráč zastaví na poli se žetonem, využije jeho funkci a poté žeton z herní plochy odstraní; toto pole poté přestává mít speciální funkci. Žetony jsou společné pro všechny hráče a jejich využití záleží na štěstí.</text:p>
      <text:p text:style-name="P11"/>
      <text:p text:style-name="P11"><text:soft-page-break/></text:p>
      <text:p text:style-name="P11"><text:span text:style-name="T4">Urychlovací pole (symbol kruh)</text:span>Pokud hráč zastaví na tomto poli s žetonem, smí okamžitě přesunout figurku přímo na jedno ze svých volných cílových polí a současně odloží tento žeton mimo hrací plochu. Pole bez žetonu nemá žádnou speciální funkci.</text:p>
      <text:p text:style-name="P11"/>
      <text:p text:style-name="P19"><text:span text:style-name="T4">Darovací pole (symbol čtverce)</text:span></text:p>
      <text:p text:style-name="P20">Pokud hráč vstoupí na toto pole, hodí kostkou ještě jednou a daruje odpovídající počet bodů jinému hráči. Tento hráč si posune jednu svou figurku o daný počet polí vpřed. Po využití se žeton odstraní a pole ztrácí svou funkci.</text:p>
      <text:p text:style-name="P20"/>
      <text:p text:style-name="P20">Bonusová pravidla zajistí zábavnější a dynamičtější hru.</text:p>
      <text:p text:style-name="P20">Hodně štěstí a nezlobte se!</text:p>
      <text:p text:style-name="P19"/>
      <text:p text:style-name="P19"/>
      <text:p text:style-name="P11"/>
      <text:p text:style-name="Standard"/>
      <text:p text:style-name="Standard"><office:annotation office:name="0" loext:resolved="false"><dc:creator>vera kolarova</dc:creator><dc:date>2025-04-13T12:32:00</dc:date><text:p text:style-name="Text_20_komentáře">Nebo Kukačka? :-D</text:p></office:annotation><text:span text:style-name="Standardní_20_písmo_20_odstavce"><text:span text:style-name="T6">NÁVŠTĚVNÍCI </text:span></text:span><office:annotation-end office:name="0"/><text:span text:style-name="Standardní_20_písmo_20_odstavce"><text:span text:style-name="T6">– </text:span></text:span><text:span text:style-name="Standardní_20_písmo_20_odstavce"><text:span text:style-name="T7">další</text:span></text:span><text:span text:style-name="Standardní_20_písmo_20_odstavce"><text:span text:style-name="T6"> varianta hry</text:span></text:span></text:p>
      <text:p text:style-name="Text_20_body">Tato varianta hry se řídí všeobecnými pravidly pro <text:span text:style-name="Strong_20_Emphasis"><text:span text:style-name="T8">Člověče, nezlob se</text:span></text:span>, jak jsou uvedena výše v textu. Jediným rozdílem je způsob umisťování figurek do cílových polí.</text:p>
      <text:p text:style-name="Text_20_body">Každý hráč musí postupně umístit všechny své figurky do jednoho cílového pole každé barvy. Hru začíná nasazením figurky na své startovní pole a následně se pohybuje po herním plánu. Podle vlastního rozhodnutí umisťuje své figurky do jednotlivých domečků. <text:span text:style-name="Strong_20_Emphasis">Každá figurka projde herním okruhem maximálně jednou</text:span> – jakmile je umístěna do některého z cílových polí, už se zpět na herní dráhu nevrací.</text:p>
      <text:p text:style-name="P21">V cílových polích se figurky jiných hráčů nevyřazují ze hry. Pokud se v domečku nachází figurka jiného hráče, může hráč</text:p>
      <text:p text:style-name="P21"><text:soft-page-break/><text:s/>pokračovat v pohybu a „přeskočit“ tuto figurku, pokud je to v souladu s pravidly pohybu.</text:p>
      <text:p text:style-name="Text_20_body">Pokud hráč při pohybu nemá přesný počet bodů na vstup do některého z domečků, má dvě možnosti:</text:p>
      <text:list text:style-name="L9">
        <text:list-item>
          <text:p text:style-name="P22"><text:span text:style-name="Strong_20_Emphasis">Čekat</text:span> – zůstane na místě, dokud nehodí potřebný počet bodů.</text:p>
        </text:list-item>
        <text:list-item>
          <text:p text:style-name="P22"><text:span text:style-name="Strong_20_Emphasis">Pokračovat v pohybu</text:span> – pokud má ještě volná cílová pole jiné barvy, může se rozhodnout pokračovat a pokusit se obsadit jiný domeček.</text:p>
        </text:list-item>
      </text:list>
      <text:p text:style-name="Standard"><text:s/>Hráč, který jako první umístí všechny své figurky na jedno z cílových polí všech 4 barev, vyhrává.</text:p>
      <text:p text:style-name="Standard"/>
      <text:p text:style-name="Standard"/>
      <text:p text:style-name="Standard"/>
      <text:p text:style-name="Standard"/>
      <text:p text:style-name="P4">Tip pro Vás:</text:p>
      <text:list text:style-name="L10">
        <text:list-item>
          <text:p text:style-name="P23">Můžete začít jen se základními pravidly hry a po čase přidávat i bonusová pravidla.</text:p>
          <text:p text:style-name="P23"/>
        </text:list-item>
        <text:list-item>
          <text:p text:style-name="P23">Pro začínající hráče je snazší pro pochopení pravidel začít se základní verzí hry. Až si tato pravidla osvojí, přidat pravidla bonusová.</text:p>
          <text:p text:style-name="P23"/>
        </text:list-item>
        <text:list-item>
          <text:p text:style-name="P23">Případně můžete potom střídat s další variantou hry – Návštěvníci, která je uvedena na konci pravidel.</text:p>
        </text:list-item>
      </text:list>
      <text:p text:style-name="P24"/>
      <text:p text:style-name="Standard"/>
      <text:p text:style-name="Standard"/>
      <text:p text:style-name="Standard"/>
      <text:p text:style-name="Standard"/>
      <text:p text:style-name="Standard"/>
      <text:p text:style-name="P4"><text:soft-page-break/>Upozornění</text:p>
      <text:p text:style-name="Standard">Hra obsahuje <text:span text:style-name="T9">drobné předměty. </text:span></text:p>
      <text:p text:style-name="Standard"/>
      <text:p text:style-name="P4">Údržba herní plochy</text:p>
      <text:p text:style-name="Standard">Hrací plochu je možné vyprat jemně v ruce tekutým pracím prostředkem na jemné prádlo.</text:p>
      <text:p text:style-name="Standard">V případě potřeby lze plochu vyžehlit na st. 1, nejlépe přes pečicí papír nebo plátno.</text:p>
      <text:p text:style-name="Standard"/>
      <text:p text:style-name="Standard"><text:s text:c="8"/></text:p>
      <text:p text:style-name="Standard">Magictoys</text:p>
      <text:p text:style-name="Standard">Gebauerova 18</text:p>
      <text:p text:style-name="Standard">Brno</text:p>
      <text:p text:style-name="Standard">615 00 <text:s text:c="64"/>symbol razítko</text:p>
      <text:p text:style-name="Standard">Czech Republic</text:p>
      <text:p text:style-name="Standard"><text:a xlink:type="simple" xlink:href="http://www.magictoys.cz/" office:target-frame-name="_top" xlink:show="replace" text:style-name="Internet_20_link" text:visited-style-name="Visited_20_Internet_20_Link"><text:span text:style-name="Hypertextový_20_odkaz">www.magictoys.cz</text:span></text:a> <text:s text:c="27"/>v.č. 61482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ální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itulek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evize" style:family="paragraph">
      <style:paragraph-properties fo:hyphenation-ladder-count="no-limit" fo:hyphenation-keep="auto" loext:hyphenation-keep-type="column" style:vertical-align="auto"/>
      <style:text-properties style:font-size-complex="10.5pt" fo:hyphenate="true" loext:hyphenation-no-caps="false" loext:hyphenation-no-last-word="false" loext:hyphenation-word-char-count="no-limit" loext:hyphenation-zone="no-limit"/>
    </style:style>
    <style:style style:name="Text_20_komentáře" style:display-name="Text komentáře" style:family="paragraph" style:parent-style-name="Normální">
      <style:paragraph-properties fo:hyphenation-ladder-count="no-limit" fo:hyphenation-keep="auto" loext:hyphenation-keep-type="column"/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Předmět_20_komentáře" style:display-name="Předmět komentáře" style:family="paragraph" style:parent-style-name="Text_20_komentáře" style:next-style-name="Text_20_komentáře">
      <style:paragraph-properties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andardní_20_písmo_20_odstavce" style:display-name="Standardní písmo odstavce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Odkaz_20_na_20_komentář" style:display-name="Odkaz na komentář" style:family="text" style:parent-style-name="Standardní_20_písmo_20_odstavce">
      <style:text-properties fo:font-size="8pt" style:font-size-asian="8pt" style:font-size-complex="8pt"/>
    </style:style>
    <style:style style:name="Text_20_komentáře_20_Char" style:display-name="Text komentáře Char" style:family="text" style:parent-style-name="Standardní_20_písmo_20_odstavce">
      <style:text-properties fo:font-size="10pt" style:font-size-asian="10pt" style:font-size-complex="9pt"/>
    </style:style>
    <style:style style:name="Předmět_20_komentáře_20_Char" style:display-name="Předmět komentáře Char" style:family="text" style:parent-style-name="Text_20_komentáře_20_Char">
      <style:text-properties fo:font-size="10pt" fo:font-weight="bold" style:font-size-asian="10pt" style:font-weight-asian="bold" style:font-size-complex="9pt" style:font-weight-complex="bold"/>
    </style:style>
    <style:style style:name="Hypertextový_20_odkaz" style:display-name="Hypertextový odkaz" style:family="text" style:parent-style-name="Standardní_20_písmo_20_odstavce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evyřešená_20_zmínka" style:display-name="Nevyřešená zmínka" style:family="text" style:parent-style-name="Standardní_20_písmo_20_odstavce">
      <style:text-properties fo:color="#605e5c" loext:opacity="100%" fo:background-color="#e1dfdd"/>
    </style:style>
    <style:style style:name="WW_5f_CharLFO1LVL1" style:display-name="WW_CharLFO1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1" style:display-name="WW_CharLFO3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2" style:display-name="WW_CharLFO3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3" style:display-name="WW_CharLFO3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4" style:display-name="WW_CharLFO3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5" style:display-name="WW_CharLFO3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6" style:display-name="WW_CharLFO3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7" style:display-name="WW_CharLFO3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8" style:display-name="WW_CharLFO3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9" style:display-name="WW_CharLFO3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1" style:display-name="WW_CharLFO4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1" style:display-name="WW_CharLFO5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2" style:display-name="WW_CharLFO5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3" style:display-name="WW_CharLFO5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4" style:display-name="WW_CharLFO5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5" style:display-name="WW_CharLFO5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6" style:display-name="WW_CharLFO5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7" style:display-name="WW_CharLFO5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8" style:display-name="WW_CharLFO5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9" style:display-name="WW_CharLFO5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1" style:display-name="WW_CharLFO6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2" style:display-name="WW_CharLFO6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3" style:display-name="WW_CharLFO6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4" style:display-name="WW_CharLFO6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5" style:display-name="WW_CharLFO6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6" style:display-name="WW_CharLFO6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7" style:display-name="WW_CharLFO6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8" style:display-name="WW_CharLFO6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6LVL9" style:display-name="WW_CharLFO6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1" style:display-name="WW_CharLFO7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2" style:display-name="WW_CharLFO7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3" style:display-name="WW_CharLFO7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4" style:display-name="WW_CharLFO7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1" style:display-name="WW_CharLFO8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2" style:display-name="WW_CharLFO8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3" style:display-name="WW_CharLFO8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4" style:display-name="WW_CharLFO8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5" style:display-name="WW_CharLFO8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6" style:display-name="WW_CharLFO8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7" style:display-name="WW_CharLFO8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8" style:display-name="WW_CharLFO8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9" style:display-name="WW_CharLFO8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1" style:display-name="WW_CharLFO9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2" style:display-name="WW_CharLFO9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3" style:display-name="WW_CharLFO9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4" style:display-name="WW_CharLFO9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5" style:display-name="WW_CharLFO9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6" style:display-name="WW_CharLFO9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7" style:display-name="WW_CharLFO9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8" style:display-name="WW_CharLFO9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9LVL9" style:display-name="WW_CharLFO9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1" style:display-name="WW_CharLFO10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2" style:display-name="WW_CharLFO10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3" style:display-name="WW_CharLFO10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4" style:display-name="WW_CharLFO10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5" style:display-name="WW_CharLFO10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6" style:display-name="WW_CharLFO10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7" style:display-name="WW_CharLFO10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8" style:display-name="WW_CharLFO10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0LVL9" style:display-name="WW_CharLFO10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1" style:display-name="WW_CharLFO11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2" style:display-name="WW_CharLFO1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3" style:display-name="WW_CharLFO1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4" style:display-name="WW_CharLFO1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5" style:display-name="WW_CharLFO1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6" style:display-name="WW_CharLFO1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7" style:display-name="WW_CharLFO1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8" style:display-name="WW_CharLFO1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1LVL9" style:display-name="WW_CharLFO1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1" style:display-name="WW_CharLFO1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2" style:display-name="WW_CharLFO1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3" style:display-name="WW_CharLFO1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4" style:display-name="WW_CharLFO1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5" style:display-name="WW_CharLFO1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6" style:display-name="WW_CharLFO1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7" style:display-name="WW_CharLFO1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8" style:display-name="WW_CharLFO1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2LVL9" style:display-name="WW_CharLFO1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1" style:display-name="WW_CharLFO14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2" style:display-name="WW_CharLFO14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3" style:display-name="WW_CharLFO14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4" style:display-name="WW_CharLFO14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5" style:display-name="WW_CharLFO14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6" style:display-name="WW_CharLFO14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7" style:display-name="WW_CharLFO14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8" style:display-name="WW_CharLFO14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4LVL9" style:display-name="WW_CharLFO14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4.801cm" fo:page-height="21.001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4.2$Windows_x86 LibreOffice_project/bb3cfa12c7b1bf994ecc5649a80400d06cd71002</meta:generator>
    <meta:initial-creator>Asus</meta:initial-creator>
    <meta:creation-date>2025-04-13T09:48:00Z</meta:creation-date>
    <dc:date>2025-09-25T08:50:16.815000000</dc:date>
    <meta:editing-cycles>6</meta:editing-cycles>
    <meta:editing-duration>PT54M23S</meta:editing-duration>
    <meta:document-statistic meta:table-count="0" meta:image-count="0" meta:object-count="0" meta:page-count="7" meta:paragraph-count="86" meta:word-count="1121" meta:character-count="6717" meta:non-whitespace-character-count="5596"/>
    <meta:template xlink:type="simple" xlink:actuate="onRequest" xlink:title="" xlink:href="../Pravidla%20hry%20všeobecně%2010%20-%20A5_kor(4).odt/Normal"/>
  </office:meta>
</office:document-meta>
</file>